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/>
      <style:text-properties style:font-name="Times New Roman1" fo:font-size="14pt" officeooo:rsid="000b623c" officeooo:paragraph-rsid="0010fa6f" fo:background-color="transparent" style:font-size-asian="14pt" style:font-size-complex="14pt"/>
    </style:style>
    <style:style style:name="P2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rsid="000caddb" officeooo:paragraph-rsid="0010fa6f" fo:background-color="transparent" style:font-size-asian="14pt" style:language-asian="en" style:country-asian="US" style:font-name-complex="Times New Roman" style:font-size-complex="14pt"/>
    </style:style>
    <style:style style:name="P3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1" fo:font-size="14pt" officeooo:paragraph-rsid="0010fa6f" fo:background-color="transparent"/>
    </style:style>
    <style:style style:name="P4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rsid="0015e28b" officeooo:paragraph-rsid="0010fa6f" fo:background-color="#ffff00" style:font-size-asian="14pt" style:language-asian="en" style:country-asian="US" style:font-name-complex="Times New Roman" style:font-size-complex="14pt"/>
    </style:style>
    <style:style style:name="P5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1" fo:font-size="14pt" officeooo:paragraph-rsid="0010fa6f"/>
    </style:style>
    <style:style style:name="T1" style:family="text">
      <style:text-properties fo:background-color="transparent" loext:char-shading-value="0"/>
    </style:style>
    <style:style style:name="T2" style:family="text">
      <style:text-properties officeooo:rsid="00176db2" fo:background-color="transparent" loext:char-shading-value="0"/>
    </style:style>
    <style:style style:name="T3" style:family="text">
      <style:text-properties fo:color="#000000" loext:opacity="100%" fo:background-color="transparent" loext:char-shading-value="0"/>
    </style:style>
    <style:style style:name="T4" style:family="text">
      <style:text-properties fo:color="#000000" loext:opacity="100%" style:font-name="Times New Roman" officeooo:rsid="001ca57b" fo:background-color="transparent" loext:char-shading-value="0" style:font-size-asian="14pt" style:language-asian="en" style:country-asian="US" style:font-size-complex="14pt"/>
    </style:style>
    <style:style style:name="T5" style:family="text">
      <style:text-properties fo:color="#000000" loext:opacity="100%" style:font-name="Times New Roman" officeooo:rsid="00188010" fo:background-color="transparent" loext:char-shading-value="0" style:font-size-asian="14pt" style:language-asian="en" style:country-asian="US" style:font-size-complex="14pt"/>
    </style:style>
    <style:style style:name="T6" style:family="text">
      <style:text-properties fo:color="#000000" loext:opacity="100%" style:font-name="Times New Roman" officeooo:rsid="0026daa6" fo:background-color="transparent" loext:char-shading-value="0" style:font-size-asian="14pt" style:language-asian="en" style:country-asian="US" style:font-size-complex="14pt"/>
    </style:style>
    <style:style style:name="T7" style:family="text">
      <style:text-properties fo:color="#000000" loext:opacity="100%" style:font-name="Times New Roman" fo:language="en" fo:country="US" officeooo:rsid="001ca57b" fo:background-color="transparent" loext:char-shading-value="0" style:font-size-asian="14pt" style:language-asian="en" style:country-asian="US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text:span text:style-name="T2">18</text:span><text:span text:style-name="T1">.08.2025</text:span></text:p>
      <text:p text:style-name="P2">9. О проведении экспертно-аналитического мероприятия</text:p>
      <text:p text:style-name="P5">Основание: Распоряжение контрольно-счетной палаты муниципального образования Курганинский район 12.08.2025 года № 53-РО.</text:p>
      <text:p text:style-name="P5"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проекта <text:span text:style-name="T3">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T4">от 15 августа 2024 года № </text:span><text:span text:style-name="T7">775</text:span><text:span text:style-name="T4"> № «Об утверждении муниципальной программы муниципального образования Курганинский район </text:span><text:span text:style-name="T5">«</text:span><text:span text:style-name="T4">Молодежь Курганин</text:span><text:span text:style-name="T6">ского района</text:span><text:span text:style-name="T4">» на </text:span><text:span text:style-name="T5">на 2025-20</text:span><text:span text:style-name="T4">30</text:span><text:span text:style-name="T5"> годы»</text:span><text:span text:style-name="T3">.</text:span></text:p>
      <text:p text:style-name="P3">Заключение по результатам экспертно-аналитического мероприятия, содержащее информацию о выявленных нарушениях и недостатках, а также рекомендации по их устранению, направлено координаторам муниципальных программ муниципального образования Курганинский район. </text:p>
      <text:p text:style-name="P1">В соответствии с Соглашением «О порядке взаимодействия между Прокуратурой Курганинского района и контрольно-счётной палатой муниципального образования Курганинский район» материалы проверки направлены в Прокуратуру Курганинского района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0-02T16:26:52.935000000</meta:creation-date>
    <dc:date>2025-10-02T16:27:04.865000000</dc:date>
    <meta:editing-duration>PT12S</meta:editing-duration>
    <meta:editing-cycles>1</meta:editing-cycles>
    <meta:document-statistic meta:table-count="0" meta:image-count="0" meta:object-count="0" meta:page-count="1" meta:paragraph-count="6" meta:word-count="128" meta:character-count="1200" meta:non-whitespace-character-count="1077"/>
    <meta:generator>LibreOffice/7.3.4.2$Windows_X86_64 LibreOffice_project/728fec16bd5f605073805c3c9e7c4212a0120dc5</meta:generator>
  </office:meta>
</office:document-meta>
</file>